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 CHRISTY" svg:font-family="'AR CHRISTY'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Monotype Corsiva" svg:font-family="'Monotype Corsiva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Garamond" fo:font-size="14pt" fo:font-weight="bold" style:font-size-asian="14pt" style:font-weight-asian="bold" style:font-name-complex="Monotype Corsiva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Garamond" fo:font-size="18pt" style:font-size-asian="18pt" style:font-name-complex="Monotype Corsiva" style:font-size-complex="18pt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28pt" fo:font-weight="bold" style:font-size-asian="28pt" style:language-asian="pl" style:country-asian="PL" style:font-weight-asian="bold" style:font-name-complex="Monotype Corsiva" style:font-size-complex="28pt" style:font-weight-complex="bold"/>
    </style:style>
    <style:style style:name="P4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5" style:family="paragraph" style:parent-style-name="Standard">
      <style:paragraph-properties fo:text-align="center" style:justify-single-word="false"/>
      <style:text-properties fo:font-size="14pt" fo:font-weight="bold" style:font-size-asian="14pt" style:language-asian="pl" style:country-asian="PL" style:font-weight-asian="bold" style:font-name-complex="Monotype Corsiva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language-asian="pl" style:country-asian="PL" style:font-name-complex="Monotype Corsiva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28pt" fo:font-style="normal" style:font-size-asian="28pt" style:font-style-asian="normal" style:font-name-complex="Monotype Corsiva" style:font-size-complex="28pt" style:font-style-complex="normal"/>
    </style:style>
    <style:style style:name="P8" style:family="paragraph" style:parent-style-name="Standard">
      <style:paragraph-properties fo:text-align="center" style:justify-single-word="false"/>
      <style:text-properties fo:font-style="italic" style:font-style-asian="italic" style:font-style-complex="italic"/>
    </style:style>
    <style:style style:name="P9" style:family="paragraph" style:parent-style-name="List_20_Paragraph">
      <style:text-properties style:font-name="Garamond" fo:font-size="14pt" style:font-size-asian="14pt" style:font-name-complex="Monotype Corsiva" style:font-size-complex="14pt"/>
    </style:style>
    <style:style style:name="P10" style:family="paragraph" style:parent-style-name="List_20_Paragraph">
      <style:paragraph-properties fo:text-align="center" style:justify-single-word="false"/>
      <style:text-properties fo:font-style="italic" style:font-style-asian="italic" style:font-style-complex="italic"/>
    </style:style>
    <style:style style:name="P11" style:family="paragraph" style:parent-style-name="List_20_Paragraph">
      <style:paragraph-properties fo:margin-left="0cm" fo:margin-right="0cm" fo:text-indent="0cm" style:auto-text-indent="false"/>
      <style:text-properties style:font-name="Garamond" fo:font-size="14pt" style:font-size-asian="14pt" style:language-asian="pl" style:country-asian="PL" style:font-name-complex="Monotype Corsiva" style:font-size-complex="14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fo:font-size="28pt" fo:font-style="normal" style:font-size-asian="28pt" style:font-style-asian="normal" style:font-name-complex="Monotype Corsiva" style:font-size-complex="28pt" style:font-style-complex="normal"/>
    </style:style>
    <style:style style:name="P13" style:family="paragraph" style:parent-style-name="List_20_Paragraph" style:list-style-name="WWNum1"/>
    <style:style style:name="P14" style:family="paragraph" style:parent-style-name="List_20_Paragraph" style:list-style-name="WWNum1">
      <style:text-properties style:font-name="Garamond" fo:font-size="14pt" style:font-size-asian="14pt" style:font-name-complex="Monotype Corsiva" style:font-size-complex="14pt"/>
    </style:style>
    <style:style style:name="P15" style:family="paragraph" style:parent-style-name="List_20_Paragraph" style:list-style-name="WWNum1">
      <style:text-properties style:font-name="Garamond" fo:font-size="14pt" style:font-size-asian="14pt" style:language-asian="pl" style:country-asian="PL" style:font-name-complex="Monotype Corsiva" style:font-size-complex="14pt"/>
    </style:style>
    <style:style style:name="T1" style:family="text">
      <style:text-properties fo:font-size="14pt" style:font-size-asian="14pt" style:language-asian="pl" style:country-asian="PL" style:font-name-complex="Monotype Corsiva" style:font-size-complex="14pt"/>
    </style:style>
    <style:style style:name="T2" style:family="text">
      <style:text-properties style:font-name="AR CHRISTY" fo:font-size="14pt" style:font-size-asian="14pt" style:language-asian="pl" style:country-asian="PL" style:font-name-complex="Monotype Corsiva" style:font-size-complex="14pt"/>
    </style:style>
    <style:style style:name="T3" style:family="text">
      <style:text-properties style:font-name="Garamond" fo:font-size="14pt" style:font-size-asian="14pt" style:font-name-complex="Monotype Corsiva" style:font-size-complex="14pt"/>
    </style:style>
    <style:style style:name="T4" style:family="text">
      <style:text-properties style:font-name="Garamond" fo:font-size="14pt" fo:font-weight="bold" style:font-size-asian="14pt" style:font-weight-asian="bold" style:font-name-complex="Monotype Corsiva" style:font-size-complex="14pt"/>
    </style:style>
    <style:style style:name="T5" style:family="text">
      <style:text-properties style:font-name="Garamond" fo:font-size="14pt" fo:font-weight="bold" style:font-size-asian="14pt" style:font-weight-asian="bold" style:font-name-complex="Monotype Corsiva" style:font-size-complex="14pt" style:font-weight-complex="bold"/>
    </style:style>
    <style:style style:name="T6" style:family="text">
      <style:text-properties style:font-name="Garamond" fo:font-size="14pt" fo:font-style="italic" fo:font-weight="bold" style:font-size-asian="14pt" style:font-style-asian="italic" style:font-weight-asian="bold" style:font-name-complex="Monotype Corsiva" style:font-size-complex="14pt"/>
    </style:style>
    <style:style style:name="T7" style:family="text">
      <style:text-properties style:font-name="Arial1" fo:font-size="18pt" style:font-size-asian="18pt" style:font-name-complex="Arial2" style:font-size-complex="18pt"/>
    </style:style>
    <style:style style:name="T8" style:family="text">
      <style:text-properties style:font-name="Arial1" fo:font-size="18pt" style:font-size-asian="18pt" style:language-asian="pl" style:country-asian="PL" style:font-name-complex="Arial2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Konkurs plastyczno –techniczny </text:p>
      <text:p text:style-name="P7">„XI JESIENNY FESTIWAL DYNIOWY”.</text:p>
      <text:p text:style-name="P3"/>
      <text:p text:style-name="P5">Cele konkursu:</text:p>
      <text:p text:style-name="P6"><text:line-break/>- rozwijanie sprawności manualnych w zakresie technik plastycznych;<text:line-break/>- rozwijanie pomysłowości i wyobraźni plastycznej dziecka;<text:line-break/>- rozwijanie relacji współpracy między dzieckiem a rodzicem;</text:p>
      <text:p text:style-name="P6">- rozwijanie zainteresowania i manipulacji materiałem przyrodniczym</text:p>
      <text:p text:style-name="P4"><text:span text:style-name="T1"><text:tab/>- zacieśnianie kontaktów między przedszkolami w obrębie dzielnicy</text:span><text:span text:style-name="T2"><text:tab/></text:span></text:p>
      <text:p text:style-name="P6">- rozwijanie zainteresowań plastycznych z wykorzystaniem darów natury.</text:p>
      <text:p text:style-name="P2"/>
      <text:p text:style-name="P2"/>
      <text:p text:style-name="P2"/>
      <text:p text:style-name="P1">Regulamin:</text:p>
      <text:list xml:id="list8648097157340069227" text:style-name="WWNum1">
        <text:list-item>
          <text:p text:style-name="P14">Konkurs przeznaczony jest dla dzieci i rodziców z Przedszkoli w Dzielnicy Ursus.</text:p>
        </text:list-item>
        <text:list-item>
          <text:p text:style-name="P14">Każde dziecko może oddać na konkurs tylko jedną kompozycję.</text:p>
        </text:list-item>
        <text:list-item>
          <text:p text:style-name="P14">Dopuszcza się by rodzeństwo wykonało jedna wspólną pracę konkursową.</text:p>
        </text:list-item>
        <text:list-item>
          <text:p text:style-name="P13"><text:span text:style-name="T3"><text:s/>Prace zgłoszone do konkursu „Festiwal Dyniowy” mogą być wykonane wyłącznie przy użyciu materiałów przyrodniczych, które nie stanowią gotowych elementów i </text:span><text:span text:style-name="T4">nie mogą</text:span><text:span text:style-name="T3"> </text:span><text:span text:style-name="T4">być to tradycyjnie wycinane dynie w stylu „Halloween”.</text:span></text:p>
        </text:list-item>
        <text:list-item>
          <text:p text:style-name="P13"><text:span text:style-name="T3">Kompozycje należy dostarczyć do przedszkola nr 219 „Niezapominajka” w wyznaczonym </text:span><text:span text:style-name="T4">terminie <text:s/>od 16.10. 2023 do 18.10.2023 roku.</text:span></text:p>
        </text:list-item>
        <text:list-item>
          <text:p text:style-name="P15">Pracę należy podpisać: (imię i nazwisko, wiek oraz grupa do której dziecko uczęszcza i numer przedszkola)</text:p>
        </text:list-item>
        <text:list-item>
          <text:p text:style-name="P14">O zwycięstwie zadecyduje jury, które oceni:</text:p>
        </text:list-item>
      </text:list>
      <text:p text:style-name="P9"><text:soft-page-break/>*oryginalność wykorzystania dyni,</text:p>
      <text:p text:style-name="P9">* pomysłowość aranżacji, </text:p>
      <text:p text:style-name="P9">* ogólny wyraz artystyczny.</text:p>
      <text:list xml:id="list36760640" text:continue-numbering="true" text:style-name="WWNum1">
        <text:list-item>
          <text:p text:style-name="P13"><text:span text:style-name="T3">Wyniki konkursu zostaną ogłoszone </text:span><text:span text:style-name="T5">20.10.2023</text:span><text:span text:style-name="T4"> r</text:span><text:span text:style-name="T3"> <text:s/>w </text:span><text:span text:style-name="T6">Przedszkolu nr 219 </text:span><text:span text:style-name="T3"><text:s/>o </text:span><text:span text:style-name="T4">godzinie 11.50.</text:span><text:span text:style-name="T3"> <text:s/>Każda praca biorąca udział w konkursie otrzyma dyplom uczestnictwa.</text:span></text:p>
        </text:list-item>
        <text:list-item>
          <text:p text:style-name="P14">Nagrodzone zostaną najlepsze prace w każdej grupie wiekowej. W grupie 3-latków (miejsca: I, II, III) w grupie 4-latków ( miejsca I, II, III) i w grupie 5-latków (miejsca I, II, III).</text:p>
        </text:list-item>
      </text:list>
      <text:p text:style-name="P11"/>
      <text:p text:style-name="P10"><text:span text:style-name="T8">Serdecznie </text:span><text:span text:style-name="T7">zapraszamy</text:span><text:span text:style-name="T7"> </text:span><text:span text:style-name="T8"><text:s/>rodziców i dzieci do </text:span><text:span text:style-name="T7">wspólnej twórczej zabawy z dynią.</text:span><text:bookmark text:name="_GoBack"/>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 CHRISTY" svg:font-family="'AR CHRISTY'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Monotype Corsiva" svg:font-family="'Monotype Corsiva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pl" style:country-asian="P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pl" fo:country="PL" style:font-name-asian="Calibri1" style:font-size-asian="11pt" style:language-asian="pl" style:country-asian="PL" style:font-name-complex="Times New Roman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style:writing-mode="lr-tb"/>
      <style:text-properties style:use-window-font-color="true" style:language-asian="en" style:country-asian="US" style:font-name-complex="Calibri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" style:family="paragraph" style:default-outline-level="" style:list-style-name="">
      <style:paragraph-properties fo:orphans="2" fo:widows="2" style:writing-mode="lr-tb"/>
      <style:text-properties fo:color="#000000" fo:font-size="12pt" style:font-size-asian="12pt" style:language-asian="en" style:country-asian="US" style:font-name-complex="Calibri1" style:font-size-complex="12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Tahoma" fo:font-size="8pt" style:font-size-asian="8pt" style:font-name-complex="Tahoma1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Konkurs plastyczno –techniczny „Dyniowe cudeńka „</dc:title>
    <meta:initial-creator>hp</meta:initial-creator>
    <meta:editing-cycles>12</meta:editing-cycles>
    <meta:print-date>2014-09-29T10:50:00</meta:print-date>
    <meta:creation-date>2015-10-18T20:31:00</meta:creation-date>
    <dc:date>2023-10-15T16:52:00.53</dc:date>
    <meta:editing-duration>PT17M17S</meta:editing-duration>
    <meta:generator>OpenOffice/4.1.13$Win32 OpenOffice.org_project/4113m1$Build-9810</meta:generator>
    <meta:document-statistic meta:table-count="0" meta:image-count="0" meta:object-count="0" meta:page-count="2" meta:paragraph-count="21" meta:word-count="239" meta:character-count="1695"/>
    <meta:user-defined meta:name="AppVersion">12.0000</meta:user-defined>
    <meta:user-defined meta:name="Company">H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